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gif" manifest:full-path="Pictures/100000000000001E000001C230571361.gif"/>
  <manifest:file-entry manifest:media-type="image/jpeg" manifest:full-path="Pictures/100000000000026C000000320644C138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fr1" style:family="graphic" style:parent-style-name="Graphics">
      <style:graphic-properties style:horizontal-pos="center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Djdjdj</text:p>
      <text:p text:style-name="Standard"/>
      <text:p text:style-name="Standard"/>
      <text:p text:style-name="Standard"/>
      <text:p text:style-name="Standard"><text:a xlink:type="simple" xlink:href="http://www.hotelboy.com/">http://www.hotelboy.com/</text:a></text:p>
      <text:p text:style-name="Standard"/>
      <text:p text:style-name="Standard"/>
      <text:p text:style-name="Standard"><text:hidden-paragraph text:condition="ooow:([hotelst0608024.Tabelle1.Anrede] != &quot;Frau&quot; OR NOT [hotelst0608024.Tabelle1.Aprez]) OR (![hotelst0608024.Tabelle1.Aprez])" text:is-hidden="true"/></text:p>
      <text:p text:style-name="Standard"><draw:frame draw:style-name="fr1" draw:name="Grafik2" text:anchor-type="paragraph" svg:width="16.404cm" svg:height="1.323cm" draw:z-index="2"><draw:image xlink:href="Pictures/100000000000026C000000320644C138.jpg" xlink:type="simple" xlink:show="embed" xlink:actuate="onLoad"/></draw:frame><draw:frame draw:style-name="fr2" draw:name="Grafik1" text:anchor-type="paragraph" svg:x="0.296cm" svg:y="1.321cm" svg:width="0.794cm" svg:height="11.906cm" draw:z-index="0"><draw:image xlink:href="Pictures/100000000000001E000001C230571361.gif" xlink:type="simple" xlink:show="embed" xlink:actuate="onLoad"/></draw:frame>rrrrrrrr</text:p>
      <text:p text:style-name="Standard">tttttttttttttttttttt</text:p>
      <text:p text:style-name="Standard">aaa</text:p>
      <text:p text:style-name="Standard"><draw:frame draw:style-name="fr1" draw:name="Grafik3" text:anchor-type="paragraph" svg:width="3.969cm" svg:height="2.381cm" draw:z-index="1"><draw:image xlink:href="../woys.png" xlink:type="simple" xlink:show="embed" xlink:actuate="onLoad" draw:filter-name="&lt;Alle Formate&gt;"/></draw:frame></text:p>
      <text:p text:style-name="Standard"/>
      <text:p text:style-name="Standard"/>
      <text:p text:style-name="Standard"/>
      <text:p text:style-name="Standard"/>
      <text:p text:style-name="P1"><text:hidden-paragraph text:condition="ooow:([sertest.Tabelle1.Anrede] != &quot;Frau&quot; OR NOT [sertest.Tabelle1.Name]) OR (![sertest.Tabelle1.Name])" text:is-hidden="true"/>Sehr geehrte Frau <text:database-display text:table-name="Tabelle1" text:table-type="table" text:column-name="Name" text:database-name="sertest">Am Rothenbaum</text:database-display>,</text:p>
      <text:p text:style-name="P1"><text:hidden-paragraph text:condition="ooow:([sertest.Tabelle1.Anrede] == &quot;Frau&quot; OR NOT [sertest.Tabelle1.Name]) OR (![sertest.Tabelle1.Name])"/>Sehr geehrter Herr <text:database-display text:table-name="Tabelle1" text:table-type="table" text:column-name="Name" text:database-name="sertest">Am Rothenbaum</text:database-display>,</text:p>
      <text:p text:style-name="P1"><text:hidden-paragraph text:condition="ooow:[sertest.Tabelle1.Name]" text:is-hidden="true"/>Sehr geehrte Damen und Herren,</text:p>
      <text:p text:style-name="P1"/>
      <text:p text:style-name="P1"><text:s text:c="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de" style:country-asian="DE" style:font-size-complex="12pt" style:language-complex="de" style:country-complex="D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font-name-asian="Lucida Sans Unicode" style:font-size-asian="12pt" style:language-asian="de" style:country-asian="DE" style:font-name-complex="Tahoma" style:font-size-complex="12pt" style:language-complex="de" style:country-complex="D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llustration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meta:creation-date>2006-08-04T16:23:47</meta:creation-date>
    <dc:date>2006-09-13T10:26:48</dc:date>
    <dc:language>de-DE</dc:language>
    <meta:editing-cycles>8</meta:editing-cycles>
    <meta:editing-duration>PT55M12S</meta:editing-duration>
    <meta:user-defined meta:name="Info 1"/>
    <meta:user-defined meta:name="Info 2"/>
    <meta:user-defined meta:name="Info 3"/>
    <meta:user-defined meta:name="Info 4"/>
    <meta:document-statistic meta:table-count="0" meta:image-count="3" meta:object-count="0" meta:page-count="1" meta:paragraph-count="7" meta:word-count="9" meta:character-count="88"/>
  </office:meta>
</office:document-meta>
</file>