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Bitstream Vera Sans" svg:font-family="'Bitstream Vera Sans', Arial, Helvetica, Lucida, Geneva, Helmet, sans-serif, 'Andale Sans UI', 'Arial Unicode MS', 'Lucida Sans Unicode', Tahoma"/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text-properties fo:font-style="normal" style:text-underline-style="none" fo:font-weight="normal" style:font-style-asian="normal" style:font-weight-asian="normal" style:font-style-complex="normal" style:font-weight-complex="normal"/>
    </style:style>
    <style:style style:name="P2" style:family="paragraph" style:parent-style-name="Standard">
      <style:text-properties style:text-underline-style="none" fo:font-weight="normal" style:font-weight-asian="normal" style:font-weight-complex="normal"/>
    </style:style>
    <style:style style:name="P3" style:family="paragraph" style:parent-style-name="Standard" style:list-style-name="L1">
      <style:text-properties style:text-underline-style="none" fo:font-weight="normal" style:font-weight-asian="normal" style:font-weight-complex="normal"/>
    </style:style>
    <style:style style:name="P4" style:family="paragraph" style:parent-style-name="Standard" style:list-style-name="L4">
      <style:text-properties style:text-underline-style="none" fo:font-weight="normal" style:font-weight-asian="normal" style:font-weight-complex="normal"/>
    </style:style>
    <style:style style:name="P5" style:family="paragraph" style:parent-style-name="Standard">
      <style:text-properties fo:font-style="normal" style:text-underline-style="none" fo:font-weight="normal" style:font-style-asian="normal" style:font-weight-asian="normal" style:font-style-complex="normal" style:font-weight-complex="normal"/>
    </style:style>
    <style:style style:name="P6" style:family="paragraph" style:parent-style-name="Standard" style:list-style-name="L4">
      <style:text-properties fo:font-style="normal" style:text-underline-style="none" fo:font-weight="normal" style:font-style-asian="normal" style:font-weight-asian="normal" style:font-style-complex="normal" style:font-weight-complex="normal"/>
    </style:style>
    <style:style style:name="P7" style:family="paragraph" style:parent-style-name="Standard">
      <style:text-properties fo:font-style="normal" style:text-underline-style="none" fo:font-weight="bold" style:font-style-asian="normal" style:font-weight-asian="bold" style:font-style-complex="normal" style:font-weight-complex="bold"/>
    </style:style>
    <style:style style:name="P8" style:family="paragraph" style:parent-style-name="Standard">
      <style:text-properties style:text-underline-style="solid" style:text-underline-width="auto" style:text-underline-color="font-color" fo:font-weight="bold" style:font-weight-asian="bold" style:font-weight-complex="bold"/>
    </style:style>
    <style:style style:name="P9" style:family="paragraph" style:parent-style-name="Text_20_body">
      <style:text-properties fo:font-style="normal" style:text-underline-style="none" fo:font-weight="normal" style:font-style-asian="normal" style:font-weight-asian="normal" style:font-style-complex="normal" style:font-weight-complex="normal"/>
    </style:style>
    <style:style style:name="P10" style:family="paragraph" style:parent-style-name="Text_20_body" style:list-style-name="L5">
      <style:text-properties fo:font-style="normal" style:text-underline-style="none" fo:font-weight="normal" style:font-style-asian="normal" style:font-weight-asian="normal" style:font-style-complex="normal" style:font-weight-complex="normal"/>
    </style:style>
    <style:style style:name="P11" style:family="paragraph" style:parent-style-name="Text_20_body">
      <style:text-properties fo:font-style="normal" style:text-underline-style="none" fo:font-weight="bold" style:font-style-asian="normal" style:font-weight-asian="bold" style:font-style-complex="normal" style:font-weight-complex="bold"/>
    </style:style>
    <style:style style:name="P12" style:family="paragraph" style:parent-style-name="Text_20_body">
      <style:paragraph-properties fo:margin-top="0cm" fo:margin-bottom="0cm"/>
    </style:style>
    <style:style style:name="P13" style:family="paragraph" style:parent-style-name="Text_20_body" style:list-style-name="L7">
      <style:paragraph-properties fo:margin-top="0cm" fo:margin-bottom="0cm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position="super 58%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style:text-underline-style="none" fo:font-weight="normal" style:font-weight-asian="normal" style:font-weight-complex="normal"/>
    </style:style>
    <style:style style:name="T5" style:family="text">
      <style:text-properties fo:font-style="normal" style:text-underline-style="none" fo:font-weight="bold" style:font-style-asian="normal" style:font-weight-asian="bold" style:font-style-complex="normal" style:font-weight-complex="bol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6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text:style-name="Numbering_20_Symbols" style:num-suffix=")" style:num-format="1" text:start-value="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s/>AOO 3.4.1 Swedish Version</text:p>
      <text:p text:style-name="Standard"/>
      <text:p text:style-name="Text_20_body">On <text:s/>21/01/2013 Anders Kvibäck wrote:<text:line-break/><text:line-break/><text:span text:style-name="T3">So, here is my answer for the swedish language tool. I have been struggling a bit with the download since it took a while for me to understand how to deal with this. </text:span></text:p>
      <text:p text:style-name="Text_20_body"><text:span text:style-name="Strong_20_Emphasis">I've done this using Windows Vista Home Premium</text:span>.<text:line-break/></text:p>
      <text:p text:style-name="Text_20_body"><text:line-break/>First, the Swedish version to test is available at<text:line-break/><text:a xlink:type="simple" xlink:href="https://cwiki.apache.org/confluence/display/OOOUSERS/Development+Snapshot+Builds#DevelopmentSnapshotBuilds-AOO341fullsets">https://cwiki.apache.org/confluence/display/OOOUSERS/Development+Snapshot+Builds#DevelopmentSnapshotBuilds-AOO341fullsets</text:a><text:line-break/><text:line-break/>You should test that the interface is correctly translated.</text:p>
      <text:p text:style-name="Text_20_body"/>
      <text:p text:style-name="Text_20_body"><text:span text:style-name="T3">Answer:</text:span></text:p>
      <text:p text:style-name="Text_20_body"><text:span text:style-name="T5">I can't find anything bad spelled or bad translation on the menues. </text:span></text:p>
      <text:p text:style-name="Text_20_body"><text:span text:style-name="T3">But I've found something here, in the help menue.</text:span></text:p>
      <text:p text:style-name="Text_20_body"><text:line-break/><text:span text:style-name="T4">OpenOffice.org Writer</text:span></text:p>
      <text:p text:style-name="P8"/>
      <text:list xml:id="list3899761777409762136" text:style-name="L1">
        <text:list-item>
          <text:p text:style-name="P3">This is not a spelling issue but, in Menue – Help(Hjälp) under the Index tab the first letter(for a search word) starts with either a capital letter or lowercase letters. I can't see that it follows some kind of a rule here. It seem to be very mixed. A name in swedish should begin with a capital letter. But here it is mixed, for example; </text:p>
        </text:list-item>
      </text:list>
      <text:p text:style-name="P2"><text:tab/>aktivera </text:p>
      <text:p text:style-name="P2"><text:tab/><text:tab/>Felrapporteringsverktyg</text:p>
      <text:p text:style-name="P2"/>
      <text:p text:style-name="P2"><text:tab/>Aktivera </text:p>
      <text:p text:style-name="P2"><text:s/><text:tab/><text:tab/>aktiv hjälpinsats</text:p>
      <text:p text:style-name="P2"><text:tab/><text:tab/>---</text:p>
      <text:p text:style-name="P2"><text:tab/><text:tab/>---</text:p>
      <text:p text:style-name="P2"><text:tab/>The same thing goes on all the way down to the last letter.</text:p>
      <text:p text:style-name="P2"/>
      <text:list xml:id="list4947346447201284718" text:style-name="L4">
        <text:list-item>
          <text:p text:style-name="P4">Same place, but further down a misspelling;</text:p>
          <text:p text:style-name="P4">alternativ för feedback online<text:span text:style-name="T1">a</text:span></text:p>
          <text:p text:style-name="P6">I guess the last a shouldn't be there.</text:p>
          <text:p text:style-name="P6">It should propably be: </text:p>
          <text:p text:style-name="P6">alternativ för feedback online</text:p>
        </text:list-item>
      </text:list>
      <text:p text:style-name="P5"/>
      <text:p text:style-name="P5">Same place; the first searchword; </text:p>
      <text:p text:style-name="P7">/Fästa verktygsrad </text:p>
      <text:p text:style-name="P5">then click Show</text:p>
      <text:p text:style-name="P5">the11<text:span text:style-name="T2">th</text:span> row;</text:p>
      <text:p text:style-name="P5">(maybe this is some kind of special swedish but <text:span text:style-name="T3">list</text:span> is english for me, <text:span text:style-name="T3">lista</text:span> swedish)</text:p>
      <text:p text:style-name="P11">Klicka på ikonen i verktygsradens titellist</text:p>
      <text:p text:style-name="P1">It should be;</text:p>
      <text:p text:style-name="P11">Klicka på ikonen i verktygsradens titellista</text:p>
      <text:p text:style-name="P11"><text:soft-page-break/></text:p>
      <text:p text:style-name="P1">Further down, same thing;</text:p>
      <text:h text:style-name="Heading_20_2" text:outline-level="2">Så här kopplar du en svävande verktygsrad:</text:h>
      <text:list xml:id="list1207462567322261928" text:style-name="L5">
        <text:list-item>
          <text:p text:style-name="P10">Dra verktygsradens <text:span text:style-name="T3">namnlist</text:span> till en av kanterna i dokumentfönstret. <text:s/></text:p>
        </text:list-item>
      </text:list>
      <text:p text:style-name="P1">It should be;</text:p>
      <text:list xml:id="list39722288" text:continue-numbering="true" text:style-name="L5">
        <text:list-item>
          <text:p text:style-name="P10">Dra verktygsradens <text:span text:style-name="T3">namnlista</text:span> till en av kanterna i dokumentfönstret. </text:p>
        </text:list-item>
      </text:list>
      <text:p text:style-name="P1"/>
      <text:p text:style-name="P1">----------------------------------------------------------------------------------------------</text:p>
      <text:p text:style-name="P11"><text:span text:style-name="T1"/></text:p>
      <text:p text:style-name="P11"><text:span text:style-name="T1"/></text:p>
      <text:p text:style-name="P11"><text:span text:style-name="T1">OpenOffice.org Draw</text:span>:</text:p>
      <text:p text:style-name="P1">In Draw everything is fine on the menues. </text:p>
      <text:p text:style-name="P1">But there are three tabs at the bottom <text:s/>of the drawing window; Layout , Controls and Måttlinjer. Layout is OK, we use the english word. Måttlinjer is swedish and OK. Controls is english, but should it really be the english word here? I am not a linguistic so I don't know the exact translation for it, i e the swedish word for it. I guess the translators might have just left it there, i e the english word. </text:p>
      <text:p text:style-name="P1"/>
      <text:p text:style-name="Text_20_body">-----------------------------------------------------------------------------------------------------------------------<text:line-break/></text:p>
      <text:p text:style-name="Text_20_body"/>
      <text:p text:style-name="Text_20_body"><text:line-break/>Then we are now evaluating dictionaries to be bundled with it.<text:line-break/><text:line-break/>1) Try installing the 3.3.0 dictionaries from here:<text:line-break/><text:a xlink:type="simple" xlink:href="http://people.apache.org/~pescetti/ooo-330-dictionaries/dict-sv-ooo330.oxt">http://people.apache.org/~pescetti/ooo-330-dictionaries/dict-sv-ooo330.oxt</text:a></text:p>
      <text:p text:style-name="Text_20_body"><text:span text:style-name="Strong_20_Emphasis">Answer: It's allready there (as an extension) but I did download it anyway.</text:span> </text:p>
      <text:p text:style-name="Text_20_body"><text:line-break/><text:line-break/>2) See if Swedish spellchecker and thesaurus work (restart OpenOffice to see the dictionary; set the Text to "Swedish" through Format - Character).<text:line-break/>Test hyphenation too if you can.</text:p>
      <text:p text:style-name="P12">Evaluation of dictionary. Standard Swedish.</text:p>
      <text:p text:style-name="P12"><text:span text:style-name="Strong_20_Emphasis">Answer:</text:span></text:p>
      <text:p text:style-name="Text_20_body"><text:line-break/><text:span text:style-name="Strong_20_Emphasis">If I do this; <text:line-break/>set the Text to "Swedish" through Format - Character</text:span></text:p>
      <text:p text:style-name="Text_20_body"><text:span text:style-name="Strong_20_Emphasis">It will not work. I have to go to ” Tools – Alternative – Language – Settings” and fill in the right language. <text:line-break/>Then it starts to work properly. (Maybe I was ment to do this?)<text:line-break/><text:line-break/>Swedish spellchecker works fine. It changes the word to the correct word that I choose. <text:line-break/></text:span><text:soft-page-break/><text:span text:style-name="Strong_20_Emphasis">It is just a bit slow. If I write the wrongspelled word it takes about a minute before the red line shows up.</text:span></text:p>
      <text:p text:style-name="Text_20_body"><text:span text:style-name="Strong_20_Emphasis">The thesaurus, inside the spellchecker does also work fine. It gives me a number of different swedish words if I misspell a word. <text:line-break/>But I can't do Ctrl – F7 and thereby get a number of different words. If I do Ctrl – F7 nothing happens.<text:line-break/>And the menue doesn't work. The text is ”hidden”.<text:line-break/>(I guess that this is what you mean with the thesaurus.)</text:span></text:p>
      <text:p text:style-name="Text_20_body"><text:span text:style-name="Strong_20_Emphasis"/></text:p>
      <text:p text:style-name="Text_20_body"><text:span text:style-name="Strong_20_Emphasis"/></text:p>
      <text:p text:style-name="P12">3) Then uninstall it from Tools - Extensions Manager.</text:p>
      <text:p text:style-name="Text_20_body"><text:span text:style-name="Strong_20_Emphasis">Answer:</text:span></text:p>
      <text:p text:style-name="Text_20_body"><text:span text:style-name="Strong_20_Emphasis">I had to shut down and restart the computer in order to get it uninstalled. Otherwise it was still there.</text:span></text:p>
      <text:p text:style-name="P12"><text:line-break/>4) Verify that Swedish spellchecker is no longer available</text:p>
      <text:p text:style-name="Text_20_body"><text:span text:style-name="Strong_20_Emphasis">Answer:</text:span></text:p>
      <text:p text:style-name="Text_20_body"><text:span text:style-name="Strong_20_Emphasis">OK</text:span></text:p>
      <text:list xml:id="list3604275674384220732" text:style-name="L7">
        <text:list-item>
          <text:p text:style-name="P13">Download and install these three extensions:<text:line-break/>A) <text:a xlink:type="simple" xlink:href="http://extensions.openoffice.org/en/node/5732">http://extensions.openoffice.org/en/node/5732</text:a><text:line-break/>B) <text:a xlink:type="simple" xlink:href="http://extensions.openoffice.org/en/project/SweThes">http://extensions.openoffice.org/en/project/SweThes</text:a><text:line-break/>C) <text:a xlink:type="simple" xlink:href="http://extensions.openoffice.org/en/project/Swedish_hyph_patterns">http://extensions.openoffice.org/en/project/Swedish_hyph_patterns</text:a></text:p>
        </text:list-item>
      </text:list>
      <text:p text:style-name="P12"/>
      <text:list xml:id="list39729427" text:continue-numbering="true" text:style-name="L7">
        <text:list-header>
          <text:p text:style-name="P13"/>
          <text:p text:style-name="P13">6) Do the same tests as step 2.</text:p>
          <text:p text:style-name="P13"/>
        </text:list-header>
      </text:list>
      <text:p text:style-name="Text_20_body"><text:span text:style-name="Strong_20_Emphasis">Answer:</text:span></text:p>
      <text:p text:style-name="Text_20_body"><text:span text:style-name="Strong_20_Emphasis">No, it doesn't work.The spellchecking doesn't work and the same thing with thesaurus. <text:line-break/>The spellchecking says that the check is done but nothing is accomplished and the red line doesn't show up.<text:line-break/>Though, the hyphenation works.</text:span></text:p>
      <text:p text:style-name="P12"><text:line-break/>Does any of the two sets of dictionaries work? </text:p>
      <text:p text:style-name="Text_20_body"><text:span text:style-name="Strong_20_Emphasis">Answer:</text:span></text:p>
      <text:p text:style-name="Text_20_body"><text:span text:style-name="Strong_20_Emphasis">Yes, the first download no 1 and 2. But not the download no 5. Here does only the hyphenation work properly</text:span>. <text:span text:style-name="Strong_20_Emphasis">The other two doesn't work.</text:span></text:p>
      <text:p text:style-name="P12">Please report your findings to l10n@openoffice.apache.org</text:p>
      <text:p text:style-name="Text_20_body">Regards,<text:line-break/>Andrea.</text:p>
      <text:p text:style-name="Standard"/>
      <text:p text:style-name="Standard"/>
      <text:p text:style-name="P5"/>
      <text:p text:style-name="P1"><text:s/></text:p>
      <text:p text:style-name="P1"><text:s/></text:p>
      <text:p text:style-name="P1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Bitstream Vera Sans" svg:font-family="'Bitstream Vera Sans', Arial, Helvetica, Lucida, Geneva, Helmet, sans-serif, 'Andale Sans UI', 'Arial Unicode MS', 'Lucida Sans Unicode', Tahoma"/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v" fo:country="S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v" fo:country="S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423cm" fo:margin-bottom="0.176cm"/>
      <style:text-properties style:font-name="Bitstream Vera Sans" fo:font-size="14pt" fo:font-weight="bold" style:font-name-asian="Bitstream Vera Sans" style:font-size-asian="14pt" style:font-weight-asian="bold" style:font-name-complex="Bitstream Vera Sans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nders  Kvibäck</meta:initial-creator>
    <meta:creation-date>2013-01-17T15:43:37.21</meta:creation-date>
    <dc:date>2013-01-21T19:57:03.20</dc:date>
    <dc:creator>Anders Kvibäck</dc:creator>
    <meta:editing-duration>PT4H16M31S</meta:editing-duration>
    <meta:editing-cycles>22</meta:editing-cycles>
    <meta:generator>OpenOffice.org/3.4.1$Win32 OpenOffice.org_project/341m1$Build-9593</meta:generator>
    <meta:document-statistic meta:table-count="0" meta:image-count="0" meta:object-count="0" meta:page-count="3" meta:paragraph-count="65" meta:word-count="742" meta:character-count="4741"/>
  </office:meta>
</office:document-meta>
</file>