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3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 style:data-style-name="N37"/>
    <style:style style:name="P1" style:family="paragraph"/>
  </office:automatic-styles>
  <office:body>
    <office:spreadsheet>
      <table:table table:name="Feuille1" table:style-name="ta1" table:print="false">
        <office:forms form:automatic-focus="false" form:apply-design-mode="false">
          <form:form form:name="Standard" form:apply-filter="true" form:command-type="table" form:control-implementation="ooo:com.sun.star.form.component.Form" office:target-frame="" xlink:href="">
            <form:properties>
              <form:property form:property-name="GroupBy" office:value-type="string" office:string-value=""/>
              <form:property form:property-name="HavingClause" office:value-type="string" office:string-value=""/>
              <form:property form:property-name="MaxRows" office:value-type="float" office:value="0"/>
              <form:property form:property-name="UpdateCatalogName" office:value-type="string" office:string-value=""/>
              <form:property form:property-name="UpdateSchemaName" office:value-type="string" office:string-value=""/>
              <form:property form:property-name="UpdateTableName" office:value-type="string" office:string-value=""/>
            </form:properties>
            <form:value-range form:name="Compteur" form:control-implementation="ooo:com.sun.star.form.component.SpinButton" form:id="control1" form:value="0" form:linked-cell="Feuille1.B1" form:delay-for-repeat="PT0.50S" form:min-value="-10" form:max-value="10">
              <form:properties>
                <form:property form:property-name="TabIndex" office:value-type="float" office:value="0"/>
              </form:properties>
            </form:value-range>
          </form:form>
        </office:forms>
        <table:table-column table:style-name="co1" table:number-columns-repeated="3" table:default-cell-style-name="Default"/>
        <table:table-row table:style-name="ro1">
          <table:table-cell/>
          <table:table-cell office:value-type="float" office:value="0">
            <text:p>0</text:p>
          </table:table-cell>
          <table:table-cell/>
        </table:table-row>
        <table:table-row table:style-name="ro1">
          <table:table-cell table:style-name="ce1" table:formula="oooc:=TODAY()+[.B1]" office:value-type="date" office:date-value="2007-11-11">
            <text:p>11/11/07</text:p>
          </table:table-cell>
          <table:table-cell/>
          <table:table-cell>
            <draw:control table:end-cell-address="Feuille1.D6" table:end-x="0.506cm" table:end-y="0.109cm" draw:z-index="0" draw:text-style-name="P1" svg:width="1.973cm" svg:height="1.42cm" svg:x="0.79cm" svg:y="0.41cm" draw:control="control1"/>
          </table:table-cell>
        </table:table-row>
      </table:table>
      <table:table table:name="Feuille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Feuille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Lucida Sans Unicode" style:language-asian="zxx" style:country-asian="none" style:font-name-complex="Tahoma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7-11-11">11/11/2007</text:date>, <text:time>21:35:4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2$Win32 OpenOffice.org_project/680m18$Build-9161</meta:generator>
    <meta:initial-creator>Pierre PITEAU</meta:initial-creator>
    <meta:creation-date>2007-11-11T21:27:19</meta:creation-date>
    <dc:creator>Pierre PITEAU</dc:creator>
    <dc:date>2007-11-11T21:35:46</dc:date>
    <dc:language>fr-FR</dc:language>
    <meta:editing-cycles>2</meta:editing-cycles>
    <meta:editing-duration>PT8M29S</meta:editing-duration>
    <meta:user-defined meta:name="Info 1"/>
    <meta:user-defined meta:name="Info 2"/>
    <meta:user-defined meta:name="Info 3"/>
    <meta:user-defined meta:name="Info 4"/>
    <meta:document-statistic meta:table-count="3" meta:cell-count="2" meta:object-count="1"/>
  </office:meta>
</office:document-meta>
</file>