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automatic-styles/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>Titre</text:h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letter-kerning="true" style:font-name-asian="Arial Unicode MS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S Mincho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15%" fo:font-weight="bold" style:font-size-asian="115%" style:font-weight-asian="bold" style:font-size-complex="115%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initial-creator>Nicolas LOUBOUTIN</meta:initial-creator>
    <meta:creation-date>2008-10-31T10:01:21.96</meta:creation-date>
    <meta:document-statistic meta:table-count="0" meta:image-count="0" meta:object-count="0" meta:page-count="1" meta:paragraph-count="1" meta:word-count="1" meta:character-count="5"/>
    <dc:date>2008-10-31T10:01:45.75</dc:date>
    <dc:creator>Nicolas LOUBOUTIN</dc:creator>
    <meta:editing-duration>PT00H00M24S</meta:editing-duration>
    <meta:editing-cycles>1</meta:editing-cycles>
    <meta:generator>OpenOffice.org/3.0$Win32 OpenOffice.org_project/300m9$Build-9358</meta:generator>
  </office:meta>
</office:document-meta>
</file>